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хема-размещения-нестационарных-объектов-вида-постамат-на-территории-восточного-административного-округа-города-москвы"/>Схема размеще­ния нестационарных объектов вида «Постамат» на территории Восточного административного округа города Москвы<text:bookmark-end text:name="схема-размещения-нестационарных-объектов-вида-постамат-на-территории-восточного-административного-округа-города-москвы"/></text:h>
      <text:p text:style-name="First_20_paragraph">01.03.2023</text:p>
      <text:p text:style-name="Text_20_body"><text:a xlink:type="simple" xlink:href="/Postamaty.pdf" office:name=""><text:span text:style-name="Definition">Схема размеще­ния нестационарных объектов вида «Постамат» на территории Восточного административного округа города Москвы</text:span></text:a></text:p>
      <text:p text:style-name="Text_20_body"><text:line-break/></text:p>
      <text:p text:style-name="Text_20_body">Адрес страницы: <text:a xlink:type="simple" xlink:href="http://bogorodskoe.mos.ru/trade-and-services/inform/detail/11436633.html" office:name=""><text:span text:style-name="Definition">http://bogorodskoe.mos.ru/trade-and-services/inform/detail/11436633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1:52:13Z</meta:creation-date>
    <dc:date>2023-08-22T21:52:13Z</dc:date>
  </office:meta>
</office:document-meta>
</file>