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бу-города-москвы-мосволонтер-при-поддержке-комитета-общественных-связей-и-молодежной-политики-города-москвы-проводит-акцию-добрый-диктант"/>ГБУ города Москвы "Мосволонтер" при поддержке Комитета общественных связей и молодежной политики города Москвы проводит акцию "Добрый диктант"<text:bookmark-end text:name="гбу-города-москвы-мосволонтер-при-поддержке-комитета-общественных-связей-и-молодежной-политики-города-москвы-проводит-акцию-добрый-диктант"/></text:h>
      <text:p text:style-name="First_20_paragraph">24.03.2023</text:p>
      <text:p text:style-name="Text_20_body">ГБУ города Москвы "Мосволонтер" при поддержке Комитета общественных связей и молодежной политики города Москвы 20 февраля 2023 проводит акцию "Добрый диктант".</text:p>
      <text:p text:style-name="Text_20_body">Акция проводится с целью развития и популяризации добровольческой деятельности на территории города Москвы. Принять участие в "Добром диктанте" можно в он-лайн форме во время трансляции в группе ГБУ города Москвы "Мосволонтер" в социальной сети "ВКонтакте".</text:p>
      <text:p text:style-name="Text_20_body">Чтобы принять участие онлайн, 20 февраля присоединяйся к одному из потоков диктанта в 11:00, 13:00, 15:00, 17:00 и 20:00 в группе ВКонтакте. <text:a xlink:type="simple" xlink:href="https://vk.com/mosvolonter" office:name=""><text:span text:style-name="Definition">https://vk.com/mosvolonter</text:span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trade-and-services/inform/detail/11440461.html" office:name=""><text:span text:style-name="Definition">http://bogorodskoe.mos.ru/trade-and-services/inform/detail/11440461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39:49Z</meta:creation-date>
    <dc:date>2023-08-22T18:39:49Z</dc:date>
  </office:meta>
</office:document-meta>
</file>