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</office:automatic-styles>
  <office:body>
    <office:text>
      <text:h text:style-name="Heading_20_3" text:outline-level="3"><text:bookmark-start text:name="программа-мероприятия-час-предпринимателя-на-тему-бизнес-говорит-путь-экспортера"/>Программа мероприятия «Час предпринимателя» на тему: «Бизнес говорит! Путь экспортера»<text:bookmark-end text:name="программа-мероприятия-час-предпринимателя-на-тему-бизнес-говорит-путь-экспортера"/></text:h>
      <text:p text:style-name="First_20_paragraph">20.03.2023</text:p>
      <text:p text:style-name="Text_20_body">21 марта 2023 года с 16.00 до 19.00 по адресу: г. Москва, ул. Покровка д. 47 (Цифровое деловое пространство (ЦДП), пройдет мероприятие «Час предпринимателя» на тему: «Бизнес говорит! Путь экспортера»</text:p>
      <text:p text:style-name="Text_20_body">Программа мероприятия:<text:line-break/>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15:30-16:00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Сбор гостей</text:p>
          </table:table-cell>
        </table:table-row>
        <table:table-row>
          <table:table-cell table:style-name="TableRowCell" office:value-type="string">
            <text:p text:style-name="Table_20_Contents">16:00-16:10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Приветственное слово руководителя Департамента предпринимательства и инновационного развития города Москвы Фурсина Алексея Анатольевича</text:p>
          </table:table-cell>
        </table:table-row>
        <table:table-row>
          <table:table-cell table:style-name="TableRowCell" office:value-type="string">
            <text:p text:style-name="Table_20_Contents">16:10-17:10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Презентация бесплатных программ продвижения московских товаров в зарубежных торговых сетях, на маркетплейсах, на выставках и бизнес-миссиях</text:p>
          </table:table-cell>
        </table:table-row>
        <table:table-row>
          <table:table-cell table:style-name="TableRowCell" office:value-type="string">
            <text:p text:style-name="Table_20_Contents">17:10-18:45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Вопросы из зала представителям ключевых ведомств и госорганов, курирующих вопросы внешней торговли</text:p>
          </table:table-cell>
        </table:table-row>
        <table:table-row>
          <table:table-cell table:style-name="TableRowCell" office:value-type="string">
            <text:p text:style-name="Table_20_Contents">18<text:span text:style-name="T1">:</text:span>45-19:00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Завершение встречи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bogorodskoe.mos.ru/trade-and-services/inform/detail/11475309.html" office:name=""><text:span text:style-name="Definition">http://bogorodskoe.mos.ru/trade-and-services/inform/detail/1147530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39:52Z</meta:creation-date>
    <dc:date>2023-08-22T18:39:52Z</dc:date>
  </office:meta>
</office:document-meta>
</file>