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борот-небезопасной-пищевой-продукции"/>Оборот небезопасной пищевой продукции<text:bookmark-end text:name="оборот-небезопасной-пищевой-продукции"/></text:h>
      <text:p text:style-name="First_20_paragraph">24.04.2023</text:p>
      <text:p text:style-name="Text_20_body">Управление Федеральной службы по надзору в сфере защиты прав потребителей и благополучия человека по городу Москве (далее по тексту - Управление) информирует о выявлении в обороте небезопасной пищевой продукции, декларации о соответствии которой были признаны Управлением недействительными.</text:p>
      <text:p text:style-name="Text_20_body">В ходе рассмотрения информации о недостоверном декларировании пищевой продукции, поступившей из Управления Федеральной службы по надзору в сфере защиты прав потребителей и благополучия человека по Республике Дагестан от 14.11.2022 г. № 05-00-05/09-6941-2022 установлено, что юридическим лицом ООО «Сокол», юридический адрес: 117041, г. Москва, ул. Адмирала Руднева, д. 4, эт. 6, пом. XX, оф. 13м, ОГРН: 1197746489731, дата присвоения ОГРН: 05.08.2019, ИНН: 7727425062, адрес фактического осуществления деятельности: 117041, г. Москва, ул. Адмирала Руднева, д. 4, эт. 6, пом. XX, оф. 13м, зарегистрирована декларация о соответствии ЕАЭС N RU Д-IR.PAOS.A.01162/22 от 08.11.2022 г„ срок действия по 08.12.2022 г., на плодовоовощную продукцию: кабачки свежие (урожай 2022 г.), изготовитель: SANAM TEJARAT GOSTAR TABRIZ, Иран, Исламская Республика, схема декларирования соответствия 2Д.</text:p>
      <text:p text:style-name="Text_20_body">Указанная декларация о соответствии зарегистрирована на основании протокола испытаний №767Ж от 08.11.2022г., выданного ООО «Центр экспертизы и сертификации продукции и услуг», юридический адрес: 367026, Республика Дагестан, г. Махачкала, проспект Имама Шамиля, д. 58, ОГРН: 1030507629222, дата присвоения ОГРН: 25.12.2003, ИНН: 0562055330, КПП: 057201001, директор: Юсупов Касум Касумович, которое имеет статус аккредитации «Прекращен» (решение о прекращении действия аккредитации № ЮСКФО/12-П от 06.12.2019 г.)</text:p>
      <text:p text:style-name="Text_20_body">20 февраля 2023 г. при проведении наблюдения за соблюдением обязательных требований, в отношении ООО «Сокол», юридический адрес: 117041, г. Москва, ул. Адмирала Руднева, д. 4, эт. 6, пом. XX, оф. 13м, ОГРН: 1197746489731, дата присвоения ОГРН: 05.08.2019, ИЕН: 7727425062, установлено, что вышеуказанным юридическим лицом оформлены декларации о соответствии с нарушением установленных процедур обязательного подтверждения соответствия, в части проведенья исследований (испытаний) и измерений в испытательной лаборатории (центре), не аккредитованной в установленном порядке, а также проведении не полного объема исследований.</text:p>
      <text:p text:style-name="Text_20_body">В соответствии с пп. «д» п. 24 Правил регистрации, приостановления, возобновления и прекращения действия деклараций о соответствии, признания их недействительными, утвержденных постановлением правительства Российской Федерации от 19.06.2021 № 936. в связи с принятием декларации о соответствии с нарушением установленных процедур обязательного подтверждения соответствия вынесены решения о признании двадцати деклараций о соответствии недействительными (приложение № 1 к настоящему письму).</text:p>
      <text:p text:style-name="Text_20_body">В соответствие со ст. 3 Федерального закона от 02.01.2000 г. № 29-ФЗ «О качестве и безопасности пищевых продуктов», ч. 1, 2 ст. 5 Технического регламента Таможенного союза ТР ТС 021/2011 «О безопасности пищевой продукции» нахождение в обороте (в том числе реализация) пищевой продукции, сопровождающейся вышеуказанными признанными недействительными декларациями о соответствии в настоящее время запрещена.</text:p>
      <text:p text:style-name="Text_20_body">Ответственность за реализацию небезопасной вышеуказанной пищевой продукции, несоответствующей обязательным требованиям, согласно ч. 1 ст. 36 Федерального закона от 27.12.2002г. №184-ФЗ «О техническом регулировании», несет как изготовитель такой пищевой продукции, так и продавец в соответствии с Кодексом об административных правонарушениях Российской Федерации.</text:p>
      <text:p text:style-name="Text_20_body">Частью 1, 3 ст. 58 Федерального закона от 27.12.2002г. № 84-ФЗ :&lt;О техническом регулировании» установлена обязанность изготовителя и продавца Е течение десяти дней с момента получения информации о несоответствии продукции требованиям Технических регламентов Таможенного союза провести проверку достоверности полученной информации, а при подтверждении достоверности такой информации не соответствующие обязательным требованиям и представляющие опасность для человека пищевые продукты немедленно снимаются изготовителем и продавцом с производства или реализации.</text:p>
      <text:p text:style-name="Text_20_body"><text:a xlink:type="simple" xlink:href="/Перечень%20деклараций%20о%20соответствии%20пищевой%20продукции.pdf" office:name=""><text:span text:style-name="Definition">Перечень деклараций о соответствии пищевой продукции</text:span></text:a></text:p>
      <text:p text:style-name="Text_20_body"><text:line-break/></text:p>
      <text:p text:style-name="Text_20_body"><text:line-break/></text:p>
      <text:p text:style-name="Text_20_body">Адрес страницы: <text:a xlink:type="simple" xlink:href="http://bogorodskoe.mos.ru/trade-and-services/inform/detail/11548419.html" office:name=""><text:span text:style-name="Definition">http://bogorodskoe.mos.ru/trade-and-services/inform/detail/11548419.html</text:span></text:a></text:p>
      <text:p text:style-name="Text_20_body"><text:a xlink:type="simple" xlink:href="http://bogorodskoe.mos.ru" office:name=""><text:span text:style-name="Definition">Управа района Богород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22T18:39:39Z</meta:creation-date>
    <dc:date>2023-08-22T18:39:39Z</dc:date>
  </office:meta>
</office:document-meta>
</file>