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потребнадзор-информирует-о-признании-недействительными-деклараций"/>Роспотребнадзор информирует о признании недействительными деклараций!<text:bookmark-end text:name="роспотребнадзор-информирует-о-признании-недействительными-деклараций"/></text:h>
      <text:p text:style-name="First_20_paragraph">17.05.2023</text:p>
      <text:p text:style-name="Text_20_body">Из Управления Федеральной службы по надзору в сфере защиты прав потребителей и благополучия человека по городу Москве поступила информация о выявлении в обороте небезопасной пищевой продукции и признании недействительными 32 деклараций о соответствии на пищевую продукцию зарегистрированную ООО «Сокол» (ИНН: 7727425062), юридический адрес: 117041, г. Москва, ул. Адмирала Руднева, д. 4, эт.6, пом. XX, оф. 13м, адрес фактического осуществления деятельности: 117041, г. Москва, ул. Адмирала Руднева, д.4, эт.6, пом. ХХ, оф.13м (приложение к письму от 05.05.2023 № И-04-14/3).</text:p>
      <text:p text:style-name="Text_20_body">Согласно информации от Управления Роспотребнадзора по г. Москве 32 декларации о соответствии на пищевую продукцию, вырабатываемую ООО «Сокол» признаны не действительными.</text:p>
      <text:p text:style-name="Text_20_body">В соответствии со ст. 3 Федерального закона от 02.01.2000 № 29-ФЗ «О качестве и безопасности пищевых продуктов», ч. 1,2 ст.5 Технического регламента союза ТР ТС 021/2011 «О безопасности пищевой продукции» нахождение в обороте (в том числе реализация) пищевой продукции, сопровождающейся вышеуказанной признанной недействительной декларацией о соответствии, запрещено.</text:p>
      <text:p text:style-name="Text_20_body">Ответственность за реализацию небезопасной пищевой продукции, несоответствующей обязательным требованиям согласно ч.1 ст.36</text:p>
      <text:p text:style-name="Text_20_body">Федерального закона от 27.12.2002 № 183-ФЗ «О техническом регулировании», несет как изготовитель такой пищевой продукции, так и продавец в соответствии с Кодексом об административных правонарушениях Российской Федерации.</text:p>
      <text:p text:style-name="Text_20_body"><text:a xlink:type="simple" xlink:href="/Перечень%20деклараций,%20признанных%20недействительными.pdf" office:name=""><text:span text:style-name="Definition"><text:span text:style-name="T1">Перечень деклараций, признанных недействительными</text:span></text:span></text:a></text:p>
      <text:p text:style-name="Text_20_body"><text:line-break/></text:p>
      <text:p text:style-name="Text_20_body">Адрес страницы: <text:a xlink:type="simple" xlink:href="http://bogorodskoe.mos.ru/trade-and-services/inform/detail/11592010.html" office:name=""><text:span text:style-name="Definition">http://bogorodskoe.mos.ru/trade-and-services/inform/detail/1159201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1:13:40Z</meta:creation-date>
    <dc:date>2023-05-18T01:13:40Z</dc:date>
  </office:meta>
</office:document-meta>
</file>