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м-роспотребнадзора-по-городу-москве-подготовлен-ежегодный-доклад-в-сфере-защиты-прав-потребителей-за-2022-год"/>Управлением Роспотребнадзора по городу Москве подготовлен ежегодный доклад в сфере защиты прав потребителей за 2022 год<text:bookmark-end text:name="управлением-роспотребнадзора-по-городу-москве-подготовлен-ежегодный-доклад-в-сфере-защиты-прав-потребителей-за-2022-год"/></text:h>
      <text:p text:style-name="First_20_paragraph">23.05.2023</text:p>
      <text:p text:style-name="Text_20_body">В рамках реализации пункта 2.9. Программы мероприятий по совершенствованию системы защиты прав потребителей в городе Москве, утвержденной распоряжением Правительства Москвы от 17.12.2019 № 720-РП «Об утверждении программы мероприятий по совершенствованию системы защиты прав потребителей в городе Москве», Управлением Роспотребнадзора по городу Москве подготовлен ежегодный доклад в сфере защиты прав потребителей за 2022 год.</text:p>
      <text:p text:style-name="Text_20_body"><text:line-break/></text:p>
      <text:p text:style-name="Text_20_body"><text:a xlink:type="simple" xlink:href="/Доклад%20УРПН%202022%20год.doc" office:name=""><text:span text:style-name="Definition">Доклад за 2022 год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rade-and-services/inform/detail/11602716.html" office:name=""><text:span text:style-name="Definition">http://bogorodskoe.mos.ru/trade-and-services/inform/detail/1160271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21:03:13Z</meta:creation-date>
    <dc:date>2023-05-29T21:03:13Z</dc:date>
  </office:meta>
</office:document-meta>
</file>