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проведение-дня-открытых-дверей-для-предпринимателей-в-управлении-роспотребнадзора-по-г.-москве"/>Проведение Дня открытых дверей для предпринимателей в Управлении Роспотребнадзора по г. Москве<text:bookmark-end text:name="проведение-дня-открытых-дверей-для-предпринимателей-в-управлении-роспотребнадзора-по-г.-москве"/></text:h>
      <text:p text:style-name="First_20_paragraph">07.06.2023</text:p>
      <text:p text:style-name="Text_20_body">8 июня 2023 года с 12 до 16 часов Управление Роспотребнадзора по г. Москве и территориальные отделы Управления в административных округах проводят День открытых дверей для предпринимателей.</text:p>
      <text:p text:style-name="Text_20_body">Участники акции смогут получить бесплатную консультационную помощь по интересующим вопросам. Предпринимателей проконсультируют начальники отделов, территориальных отделов Управления Роспотребнадзора по г. Москве, заместители начальников отделов, главные специалисты-эксперты, ведущие специалисты-эксперты по направлениям деятельности. Предварительная запись не требуется.</text:p>
      <text:p text:style-name="Text_20_body">День открытых дверей для предпринимателей проводится в Управлении (г. Москва, Графский переулок, д. 4, корп. 2,3,4) и территориальных отделах Управления. Консультация будет организована в очном режиме и по телефонам.</text:p>
      <text:p text:style-name="Text_20_body">По вопросам получения государственных услуг можно обратиться в Управление по тел. 8(495)687-40-51.</text:p>
      <text:p text:style-name="Text_20_body">По вопросам контроля (надзора):</text:p>
      <text:p text:style-name="Text_20_body">- за детскими образовательными организациями, за реализацией товаров для детей и подростков по тел. 8 (495) 687-63-60;</text:p>
      <text:p text:style-name="Text_20_body">- за объектами коммунально-бытового обслуживания по тел. 8 (495) 687-00-46;</text:p>
      <text:p text:style-name="Text_20_body">- за пищевыми объектами по тел. 8 (495) 687-40-31;</text:p>
      <text:p text:style-name="Text_20_body">- за условиями труда и радиационной безопасности по тел. 8 (495) 687-36-20.</text:p>
      <text:p text:style-name="Text_20_body">По вопросам эпидемиологического надзора и контроля за лечебно-профилактическими организациями по тел. 8 (495) 616-39-12.</text:p>
      <text:p text:style-name="Text_20_body">По вопросам надзора за особо опасными инфекциями по тел. 8 (495) 687-40-69.</text:p>
      <text:p text:style-name="Text_20_body">По вопросам соблюдения законодательства в сфере защиты прав потребителей и технического регулирования по тел. 8(495) 687-30-17; 8(495) 687-36-56.</text:p>
      <text:p text:style-name="Text_20_body">По вопросам регистрации обращений и ответов на них: юридическим лицам - 8 (495) 687-36-08; гражданам - 8 (495) 687-70-13.</text:p>
      <text:p text:style-name="Text_20_body">По вопросам оспаривания действий (бездействий) специалистов Управления тел. 8 (495) 616-45-83.</text:p>
      <text:p text:style-name="Text_20_body">День открытых дверей для предпринимателей проводится также, в территориальных отделах Управления Роспотребнадзора по г. Москве, по следующим адресам: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>
            <text:p text:style-name="Table_20_Contents">Полное наименование территориального отдела</text:p>
          </table:table-cell>
          <table:table-cell table:style-name="TableRowCell" office:value-type="string">
            <text:p text:style-name="Table_20_Contents">Место нахождения территориального отдела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СЕВЕРО-ВОСТОЧНОМ АО города Москвы</text:p>
          </table:table-cell>
          <table:table-cell table:style-name="TableRowCell" office:value-type="string">
            <text:p text:style-name="Table_20_Contents">129128 г. Москва, ул. Бажова, д. 8, E-mail: svao@77.rospotrebnadzor.ru, 8(499)187-75-06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СЕВЕРНОМ АО города Москвы</text:p>
          </table:table-cell>
          <table:table-cell table:style-name="TableRowCell" office:value-type="string">
            <text:p text:style-name="Table_20_Contents">125212 г. Москва, ул. Адмирала Макарова, д. 10, строение 1, E-mail: sao@77.rospotrebnadzor.ru 8(495) 452-38-18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ЗЕЛЕНОГРАДСКОМ АО города Москвы</text:p>
          </table:table-cell>
          <table:table-cell table:style-name="TableRowCell" office:value-type="string">
            <text:p text:style-name="Table_20_Contents">124489 г. Москва, Зеленоград, Каштановая аллея, владение 6, стр. 1, Е-mail: zelto@mail.ru zelenopr@77.rospotrebnadzor.ru 8 (499) 735 65 39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ЮЖНОМ АО города Москвы</text:p>
          </table:table-cell>
          <table:table-cell table:style-name="TableRowCell" office:value-type="string">
            <text:p text:style-name="Table_20_Contents">115682 ,г. Москва, Ореховый бульвар, д.26, кор. 2, E-mail: uao@77.rospotrebnadzor.ru 8(495)925-00-71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ВОСТОЧНОМ АО города Москвы</text:p>
          </table:table-cell>
          <table:table-cell table:style-name="TableRowCell" office:value-type="string">
            <text:p text:style-name="Table_20_Contents">111141, г. Москва, 2-я Владимирская, д. 46, корп. 2, E-mail: vao@77.rospotrebnadzor.ru 8 (495) 368-20-05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СЕВЕРО-ЗАПАДНОМ АО города Москвы</text:p>
          </table:table-cell>
          <table:table-cell table:style-name="TableRowCell" office:value-type="string">
            <text:p text:style-name="Table_20_Contents">123182 г. Москва, ул. Академика Курчатова, д.17, E-mail: szao@77.rospotrebnadzor.ru 8(499)190-15-61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ЦЕНТРАЛЬНОМ АО города Москвы</text:p>
          </table:table-cell>
          <table:table-cell table:style-name="TableRowCell" office:value-type="string">
            <text:p text:style-name="Table_20_Contents">119034 г. Москва, Пожарский пер., дом 7 cao@77.rospotrebnadzor.ru 8(495) 692-18-46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ЮГО-ЗАПАДНОМ АО Москвы</text:p>
          </table:table-cell>
          <table:table-cell table:style-name="TableRowCell" office:value-type="string">
            <text:p text:style-name="Table_20_Contents">117485 г. Москва, ул. Бутлерова, д. 7а, Е-mait: uzao@77.rospotrebnadzor.ru 8(495)779-35-88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ЮГО-ВОСТОЧНОМ АО Москвы</text:p>
          </table:table-cell>
          <table:table-cell table:style-name="TableRowCell" office:value-type="string">
            <text:p text:style-name="Table_20_Contents">109125 г. Москва, Волгоградский проспект, д, 113, корп. 5, E-mail: uvao@77.rospotrebnadzor.ru 8(495) 379-37-30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Территориальный отдел Управления Роспотребнадзора по г. Москве в ЗАПАДНОМ АО города Москвы</text:p>
          </table:table-cell>
          <table:table-cell table:style-name="TableRowCell" office:value-type="string">
            <text:p text:style-name="Table_20_Contents">121309 г. Москва, Большая Филевская, Д.33, E-mail: zao@77.rospotrebnadzor.ru 8(499) 144-07-92</text:p>
          </table:table-cell>
        </table:table-row>
        <table:table-row>
          <table:table-cell table:style-name="TableRowCell" office:value-type="string">
            <text:p text:style-name="Table_20_Contents">11.</text:p>
          </table:table-cell>
          <table:table-cell table:style-name="TableRowCell" office:value-type="string">
            <text:p text:style-name="Table_20_Contents">Сколковский территориальный отдел Управления Роспотребнадзора по г. Москве</text:p>
          </table:table-cell>
          <table:table-cell table:style-name="TableRowCell" office:value-type="string">
            <text:p text:style-name="Table_20_Contents">Адрес: 119027 г. Москва, ул. Центральная, д. 2, E-mail: skolkovsky@77.rospotrebnadzor.ru 8 (495) 436-28-06</text:p>
          </table:table-cell>
        </table:table-row>
        <table:table-row>
          <table:table-cell table:style-name="TableRowCell" office:value-type="string">
            <text:p text:style-name="Table_20_Contents">12.</text:p>
          </table:table-cell>
          <table:table-cell table:style-name="TableRowCell" office:value-type="string">
            <text:p text:style-name="Table_20_Contents">Территориальный отдел Управления Федеральной службы в сфере защиты прав потребителей и благополучия человека по городу Москве в Троицком и Новомосковском АО</text:p>
          </table:table-cell>
          <table:table-cell table:style-name="TableRowCell" office:value-type="string">
            <text:p text:style-name="Table_20_Contents">117292, г. Москва, ул. Профсоюзная, д.20/9 E-mail: tinao@77.rospotrebnadzor.ru 8(495) 135-59-0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trade-and-services/inform/detail/11635825.html" office:name=""><text:span text:style-name="Definition">http://bogorodskoe.mos.ru/trade-and-services/inform/detail/1163582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9:16Z</meta:creation-date>
    <dc:date>2023-08-22T18:39:16Z</dc:date>
  </office:meta>
</office:document-meta>
</file>