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изнании-недействительным-сертификата-соответствия"/>О признании недействительным сертификата соответствия<text:bookmark-end text:name="о-признании-недействительным-сертификата-соответствия"/></text:h>
      <text:p text:style-name="First_20_paragraph">14.06.2023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- Управление) информирует Вас о выявлении в обороте пищевой продукции, не соответствующей обязательным требованиям Технических регламентов Таможенного союза.</text:p>
      <text:p text:style-name="Text_20_body">В ходе проведения внеплановой выездной проверки в отношении ООО «ЧЕСТНАЯ ПЕКАРНЯ» (предприятие пищевой промышленности), осуществляющего деятельность по адресу: г. Москва, г. Зеленоград, проспект Генерала Алексеева д. 42, стр. 2 отобраны образцы пищевой продукции:</text:p>
      <text:p text:style-name="Text_20_body">- хлебобулочное изделие «Чиабатта», ТУ 10.71.11-001-33240742-2018; дата изготовления: 18.05.2023; срок годности: при температуре от 0°С до +25°С и овв не более 75% - 5 суток, от -18°С до -25°С и овв не более 75% - 30 суток; Изготовитель: Общество с ограниченной ответственностью "ЧЕСТНАЯ ПЕКАРНЯ", 124460, г. Москва, г. Зеленоград, проспект Генерала Алексеева, дом 42, стр. 2, эт. 1, пом 74. Декларация о соответствии ЕАЭС № RU Д-КП.АД37.В.00470/18 от 16.11.2018г., срок действия до 15.11.2023г. включительно.</text:p>
      <text:p text:style-name="Text_20_body">- хлебобулочное изделие «Прибалтийский кисло-сладкий багет», ТУ 10.71.11-002-33240742- 2018; дата изготовления: 18.05.2023; срок годности: при температуре от 0°С до +25°С и овв не более 75% - 5 суток, от -18°С до -25°С и овв не более 75% - 30 суток; Изготовитель: Общество с ограниченной ответственностью "ЧЕСТНАЯ ПЕКАРНЯ", 124460, г. Москва, г. Зеленоград, проспект Генерала Алексеева, дом 42, стр. 2, эт. 1, пом 74. Декларация о соответствии ЕАЭС № RU Д-Ки.АД37.В.00471/18 от 16.11.2018г., срок действия до 15.11.2023г. включительно</text:p>
      <text:p text:style-name="Text_20_body">По результатам проведенных исследований установлено, что вышеуказанная пищевая продукция не соответствует обязательным требованиям технических регламентов и вводят в заблуждение потребителей относительно обеспечения реализации прав потребителей, имеют недостоверную информацию о пищевой продукции, вынесенной на этикетку.</text:p>
      <text:p text:style-name="Text_20_body">В соответствии с пп. «а» п. 21 Правил регистрации, приостановления, возобновления и прекращения действия деклараций о соответствии, признания их недействительными, утвержденных постановлением правительства Российской Федерации от 19.06.2021 № 936, в связи с выявление фактов несоответствия продукции, документации к ней обязательным требованиям, установленным техническими регламентами, вынесены решения о признании двух вышеуказанных деклараций о соответствии приостановленными до устранения обстоятельств, послуживших основанием для приостановления действия декларации о соответствии.</text:p>
      <text:p text:style-name="Text_20_body">В соответствии со ст. 3 Федерального закона от 02.01.2000 г. № 29-ФЗ «О качестве и безопасности пищевых продуктов», ч. 1, 2 ст. 5 Технического регламента Таможенного союза ТР ТС 021/2011 «О безопасности пищевой продукции» нахождение в обороте (в том числе реализация) пищевой продукции, сопровождающейся приостановленными декларациями о соответствии в настоящее время запрещена.</text:p>
      <text:p text:style-name="Text_20_body">Ответственность за реализацию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Частью 1, 3 ст.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не соответствующие обязательным требованиям пищевые продукты немедленно снимаются изготовителем и продавцом с производства или реализации.</text:p>
      <text:p text:style-name="Text_20_body"><text:line-break/></text:p>
      <text:p text:style-name="Text_20_body">Адрес страницы: <text:a xlink:type="simple" xlink:href="http://bogorodskoe.mos.ru/trade-and-services/inform/detail/11650167.html" office:name=""><text:span text:style-name="Definition">http://bogorodskoe.mos.ru/trade-and-services/inform/detail/1165016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5:50:34Z</meta:creation-date>
    <dc:date>2023-06-20T15:50:34Z</dc:date>
  </office:meta>
</office:document-meta>
</file>