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0-октября-2023-года-проводится-декларационная-кампания-за-3-квартал-2023-года"/>С 1 по 20 октября 2023 года проводится декларационная кампания за 3 квартал 2023 года<text:bookmark-end text:name="с-1-по-20-октября-2023-года-проводится-декларационная-кампания-за-3-квартал-2023-года"/></text:h>
      <text:p text:style-name="First_20_paragraph">09.10.2023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3 квартал 2023 года <text:span text:style-name="T1">необходимо подать до 20 октября 2023 года</text:span> на региональную площадку города Москвы в информационной системе Федеральной службы по регулированию алкогольного рынка <text:a xlink:type="simple" xlink:href="https://service.fsrar.ru/" office:name=""><text:span text:style-name="Definition"><text:span text:style-name="T1">https://service.fsrar.ru/</text:span></text:span></text:a> <text:span text:style-name="T2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<text:span text:style-name="T1">организации, имеющие лицензию на розничную продажу алкогольной продукции при оказании услуг общественного питания,</text:span> представляют декларации по форме № 7 и форме № 8;</text:p>
      <text:p text:style-name="Text_20_body"><text:span text:style-name="T1">организации, имеющие лицензию на розничную продажу алкогольной продукции, при наличии оборота пива и пивных напитков, сидра, пуаре, медовухи</text:span>, а также <text:span text:style-name="T1">организации и индивидуальные предприниматели, осуществляющие розничную продажу исключительно пива и пивных напитков, сидра, пуаре, медовухи</text:span>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bogorodskoe.mos.ru/trade-and-services/inform/detail/11883299.html" office:name=""><text:span text:style-name="Definition">http://bogorodskoe.mos.ru/trade-and-services/inform/detail/1188329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21:57:23Z</meta:creation-date>
    <dc:date>2023-10-09T21:57:23Z</dc:date>
  </office:meta>
</office:document-meta>
</file>