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финансовои-поддержке-субъектов-малого-и-среднего-предпринимательства-осуществляющих-деятельность-в-сфере-социального-предпринимательства-в-городе-москве"/>О финансовой поддержке субъектов малого и среднего предпринимательства, осуществляющих деятельность в сфере социального предпринимательства в городе Москве<text:bookmark-end text:name="о-финансовои-поддержке-субъектов-малого-и-среднего-предпринимательства-осуществляющих-деятельность-в-сфере-социального-предпринимательства-в-городе-москве"/></text:h>
      <text:p text:style-name="First_20_paragraph">03.03.2024</text:p>
      <text:p text:style-name="Text_20_body"><text:a xlink:type="simple" xlink:href="/1325-PPSocpredpriya.pdf" office:name=""><text:span text:style-name="Definition">Постановление Правительства Москвы от 18 июля 2023 г. № 1325-ПП «О финансовой поддержке субъектов малого и среднего предпринимательства, осуществляющих деятельность в сфере социального предпринимательства в городе Москве»</text:span></text:a></text:p>
      <text:p text:style-name="Text_20_body"><text:line-break/></text:p>
      <text:p text:style-name="Text_20_body">Адрес страницы: <text:a xlink:type="simple" xlink:href="http://bogorodskoe.mos.ru/trade-and-services/inform/detail/12202638.html" office:name=""><text:span text:style-name="Definition">http://bogorodskoe.mos.ru/trade-and-services/inform/detail/1220263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04T03:37:48Z</meta:creation-date>
    <dc:date>2024-03-04T03:37:48Z</dc:date>
  </office:meta>
</office:document-meta>
</file>