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1-апреля-2025-года-проводится-декларационная-кампания-за-1-квартал-2025-года"/>С 1 по 21 апреля 2025 года проводится декларационная кампания за 1 квартал 2025 года<text:bookmark-end text:name="с-1-по-21-апреля-2025-года-проводится-декларационная-кампания-за-1-квартал-2025-года"/></text:h>
      <text:p text:style-name="First_20_paragraph">10.04.2025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 за 1 квартал 2025 года и декларации об объеме розничной продажи пива и пивных напитков, сидра, пуаре и медовухи за период с 1 по 14 января 2025 года <text:span text:style-name="T1">необходимо подать не позднее 21 апреля 2025 года</text:span> на региональную площадку города Москвы в информационной системе Федеральной службы по контролю за алкогольным и табачным рынками<text:span text:style-name="T1"> </text:span><text:a xlink:type="simple" xlink:href="https://service.fsrar.ru/" office:name=""><text:span text:style-name="Definition">https://service.fsrar.ru/</text:span></text:a><text:span text:style-name="T1"> </text:span>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 и форме № 8 (за период с 1 по 14 января 2025 года)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 за период с 1 по 14 января 2025 года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bogorodskoe.mos.ru/trade-and-services/inform/detail/12909503.html" office:name=""><text:span text:style-name="Definition">http://bogorodskoe.mos.ru/trade-and-services/inform/detail/1290950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1T05:52:45Z</meta:creation-date>
    <dc:date>2025-04-11T05:52:45Z</dc:date>
  </office:meta>
</office:document-meta>
</file>