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и-медицинских-осмотров"/>О проведении медицинских осмотров<text:bookmark-end text:name="о-проведении-медицинских-осмотров"/></text:h>
      <text:p text:style-name="First_20_paragraph">01.03.2017</text:p>
      <text:p text:style-name="Text_20_body">В соответствии с требованиями законодательства Российской Федерации: ст. 213 Федерального закона от 30.12.2001 № 197-ФЗ «Трудовой кодекс Российской Федерации», ст. 11. 29, Федерального закона от 30.03.1999 № 52-ФЗ «О санитарно-эпидемиологическом благополучии населения» работодатель обязан организовывать и проводить за счет собственных средств санитарно-противоэпидемиологические (профилактические) мероприятия, составной частью которых является проведение медицинских осмотров. <text:bookmark text:name="id__GoBack"/></text:p>
      <text:p text:style-name="Text_20_body">Результаты медицинских осмотров подлежат внесению в личные медицинские книжки и учету лечебно-профилактическими организациями государственной и муниципальной систем здравоохранения, а также органами, осуществляющими федеральный государственный санитарно-эпидемиологический надзор в соответствии с п. 5 ст. 34 ФЗ №52 и п. 33 Приложения 3 приказа 302н.</text:p>
      <text:p text:style-name="Text_20_body">Бланк личной медицинской книжки утвержден приказом Роспотребнадзора от 20.05.2005 № 402 «О личной медицинской книжке и санитарном паспорте».</text:p>
      <text:p text:style-name="Text_20_body">Одновременно сообщаю, что в соответствии с приказом ФБУЗ "Центр гигиены и эпидемиологии в городе Москве" от 13 октября 2016 г. № 242 о поэтапном внедрении электронных личных медицинских книжек оформление и выдача медицинских книжек с 01.01.2017 осуществляется на бумажном носителе с внесением QR-кода и, в качестве пилотного проекта на добровольной основе, на электронном носителе – электронная личная медицинская книжка.</text:p>
      <text:p text:style-name="Text_20_body">Целью является создание условий исключающих фальсификацию результатов медицинских осмотров, профессиональной гигиенической подготовки и аттестации, бланков личных медицинских книжек, а также для обеспечения оперативного контроля за их прохождением со стороны работодателей.</text:p>
      <text:p text:style-name="Text_20_body">Проверка личных медицинских книжек и содержащихся в них сведений проводится на сайтах ФБУЗ «Центр гигиены и эпидемиологии в городе Москве»: www.mossanexpert.ru , www.e-lmk.ru, а также на мобильных устройствах с использованием специально разработанных приложений.</text:p>
      <text:p text:style-name="Text_20_body"><text:line-break/></text:p>
      <text:p text:style-name="Text_20_body">Адрес страницы: <text:a xlink:type="simple" xlink:href="http://bogorodskoe.mos.ru/trade-and-services/inform/detail/5102569.html" office:name=""><text:span text:style-name="Definition">http://bogorodskoe.mos.ru/trade-and-services/inform/detail/510256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5:16Z</meta:creation-date>
    <dc:date>2023-08-22T21:55:16Z</dc:date>
  </office:meta>
</office:document-meta>
</file>