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звещение-о-проведении-открытого-аукциона-на-право-заключения-договора-на-осуществление-торговой-деятельности-в-сезонном-нто-тележка-со-специализацией-мороженое-горячие-напитки-выпечка"/>Извещение о проведении открытого аукциона на право заключения договора на осуществление торговой деятельности в сезонном НТО «Тележка» со специализацией «Мороженое», «Горячие напитки, выпечка»<text:bookmark-end text:name="извещение-о-проведении-открытого-аукциона-на-право-заключения-договора-на-осуществление-торговой-деятельности-в-сезонном-нто-тележка-со-специализацией-мороженое-горячие-напитки-выпечка"/></text:h>
      <text:p text:style-name="First_20_paragraph">21.04.2017</text:p>
      <text:p text:style-name="Text_20_body">Префектура ВАО информирует о проведении открытого аукциона на право заключения договора на осуществление торговой деятельности в сезонном нестационарном торговом объекте «Тележка» со специализацией «Мороженое», «Горячие напитки, выпечка» по следующим адресам:</text:p>
      <text:p text:style-name="Text_20_body">1. г. Москва, бульвар Маршала Рокоссовского, напротив дома 21/21 </text:p>
      <text:p text:style-name="Text_20_body"><text:a xlink:type="simple" xlink:href="/presscenter/Photo_2017_1/Маршала%20Рокоссовского,%2031%20(Распоряжение)(1).pdf" office:name=""><text:span text:style-name="Definition">(распоряжение и документация)</text:span></text:a></text:p>
      <text:p text:style-name="Text_20_body">2. г. Москва, Мартеновская ул., вл. 25 </text:p>
      <text:p text:style-name="Text_20_body"><text:a xlink:type="simple" xlink:href="/presscenter/Photo_2017_1/Мартеновская%20ул.,%2025%20(Распоряжение).pdf" office:name=""><text:span text:style-name="Definition">(распоряжение и документация) </text:span></text:a></text:p>
      <text:p text:style-name="Text_20_body"><text:line-break/></text:p>
      <text:p text:style-name="Text_20_body">3. г. Москва, Зеленый просп., вл. 24 - сквер </text:p>
      <text:p text:style-name="Text_20_body"><text:a xlink:type="simple" xlink:href="/presscenter/Photo_2017_1/Зеленый%20пр-т,,%2024%20(Распоряжение).pdf" office:name=""><text:span text:style-name="Definition">(распоряжение и документация) </text:span></text:a></text:p>
      <text:p text:style-name="Text_20_body"><text:line-break/></text:p>
      <text:p text:style-name="Text_20_body">4. г. Москва, Уральская ул., вл. 7 </text:p>
      <text:p text:style-name="Text_20_body"><text:a xlink:type="simple" xlink:href="/presscenter/Photo_2017_1/Уральская%20ул.,%207%20(Распоряжение).pdf" office:name=""><text:span text:style-name="Definition">(распоряжение и документация)</text:span></text:a></text:p>
      <text:p text:style-name="Text_20_body"><text:line-break/></text:p>
      <text:p text:style-name="Text_20_body">Адрес страницы: <text:a xlink:type="simple" xlink:href="http://bogorodskoe.mos.ru/trade-and-services/inform/detail/5714113.html" office:name=""><text:span text:style-name="Definition">http://bogorodskoe.mos.ru/trade-and-services/inform/detail/5714113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1:55:05Z</meta:creation-date>
    <dc:date>2023-08-22T21:55:05Z</dc:date>
  </office:meta>
</office:document-meta>
</file>