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фнс-информирует-новый-порядок-применения-контрольно-кассовой-техники"/>ИФНС информирует: Новый порядок применения контрольно-кассовой техники<text:bookmark-end text:name="ифнс-информирует-новый-порядок-применения-контрольно-кассовой-техники"/></text:h>
      <text:p text:style-name="First_20_paragraph">11.05.2017</text:p>
      <text:p text:style-name="Text_20_body">Вступление в силу Федерального закона от 03.07.2016 № 290-ФЗ «О внесении изменений в Федеральный закон от 22.05.2003 № 54-ФЗ «О применении контрольно-кассовой техники при осуществлении наличных денежных расчетов и (или) расчетов с использованием платежных карт» предусматривает изменение порядка применения контрольно-кассовой техники.</text:p>
      <text:p text:style-name="Text_20_body">В соответствии с новым порядком контрольно-кассовая техника должна передавать данные о расчетах в налоговые органы через операторов фискальных данных.</text:p>
      <text:p text:style-name="Text_20_body">Обязанность применять новую контрольно-кассовую технику наступает с 01.07.2017, при этом уже с 01.02.2017 года регистрация и перерегистрация контрольно-кассовой техники старого образца будет невозможна.</text:p>
      <text:p text:style-name="Text_20_body">Для минимизации затрат Вам необходимо начать процедуру снятия контрольно-кассовой техники старого образца с регистрационного учета уже сейчас в порядке, действующем до вступления в силу Федерального закона. Для работы по новой технологии необходимо приобрести новую контрольно-кассовую технику или провести модернизацию контрольно-кассовой техники (программную или программно-аппаратную). Для этого Вам заблаговременно (за месяц) необходимо будет связаться с производителем кассовой техники напрямую или через центр технического обслуживания, узнать о возможности модернизации, чтобы за неделю до визита в ИФНС комплект модернизации или новая ККТ были у Вас.</text:p>
      <text:p text:style-name="Text_20_body">Зарегистрировать новую контрольно-кассовую технику Вы сможете в личном кабинете на сайте ФНС России (<text:a xlink:type="simple" xlink:href="http://www.nalog.ru/" office:name=""><text:span text:style-name="Definition">www.nalog.ru</text:span></text:a>) после заключения договора с оператором фискальных данных, выбрать которого Вы можете самостоятельно.</text:p>
      <text:p text:style-name="Text_20_body"><text:line-break/></text:p>
      <text:p text:style-name="Text_20_body">Адрес страницы: <text:a xlink:type="simple" xlink:href="http://bogorodskoe.mos.ru/trade-and-services/inform/detail/5909192.html" office:name=""><text:span text:style-name="Definition">http://bogorodskoe.mos.ru/trade-and-services/inform/detail/590919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4:55Z</meta:creation-date>
    <dc:date>2023-08-22T21:54:55Z</dc:date>
  </office:meta>
</office:document-meta>
</file>