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1530---презентация-многообразие-городских-предложений-для-бизнеса-в-рамках-проекта-биржа-торгов-департамента-г.-москвы-по-конкурентной-политике"/>1 ноября, 15:30 - Презентация «Многообразие городских предложений для бизнеса» в рамках проекта «Биржа торгов» Департамента г. Москвы по конкурентной политике<text:bookmark-end text:name="ноября-1530---презентация-многообразие-городских-предложений-для-бизнеса-в-рамках-проекта-биржа-торгов-департамента-г.-москвы-по-конкурентной-политике"/></text:h>
      <text:p text:style-name="First_20_paragraph">27.10.2017</text:p>
      <text:p text:style-name="Text_20_body">1 ноября в 15:30 (регистрация с 15:00) Департамент города Москвы по конкурентной политике в рамках проекта «Биржа торгов» проводит презентацию (Road Show) «Многообразие городских предложений для бизнеса» по адресу: Проспект Мира, домовладение 119, Центр информационных технологий «Умный город» на ВДНХ.</text:p>
      <text:p text:style-name="Text_20_body">На мероприятии будут представлены:</text:p>
      <text:p text:style-name="Text_20_body">- нестационарные торговые объекты «павильон» с функционалом «продовольственные товары» и «цветы»;</text:p>
      <text:p text:style-name="Text_20_body">- объекты нестационарной торговли на территории Московского метрополитена;</text:p>
      <text:p text:style-name="Text_20_body">- нежилые помещения для субъектов МСП с льготной начальной арендной ставкой;</text:p>
      <text:p text:style-name="Text_20_body">- нежилые помещения для торговой деятельности на станциях Московского центрального кольца (МЦК).</text:p>
      <text:p text:style-name="Text_20_body">В ходе презентации представители профильных органов исполнительной власти города Москвы расскажут участникам об условиях и порядке участия в аукционах, а также проведут презентацию объектов, находящихся на торгах.</text:p>
      <text:p text:style-name="Text_20_body">Контакт для регистрации на мероприятие - Астахов Алексей Алексеевич: тел. 8 (495) 957-75-00, доб. 54-563; <text:a xlink:type="simple" xlink:href="mailto:AstakhovAA@mos.ru" office:name=""><text:span text:style-name="Definition">AstakhovAA@mos.ru</text:span></text:a>.</text:p>
      <text:p text:style-name="Text_20_body">Подробная информация об объектах, выставленных на торги, размещена на инвестиционном портале Москвы: <text:a xlink:type="simple" xlink:href="https://investmoscow.ru/" office:name=""><text:span text:style-name="Definition">https://investmoscow.ru/</text:span></text:a></text:p>
      <text:p text:style-name="Text_20_body"><text:line-break/></text:p>
      <text:p text:style-name="Text_20_body">Адрес страницы: <text:a xlink:type="simple" xlink:href="http://bogorodskoe.mos.ru/trade-and-services/inform/detail/6943927.html" office:name=""><text:span text:style-name="Definition">http://bogorodskoe.mos.ru/trade-and-services/inform/detail/694392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13:13:50Z</meta:creation-date>
    <dc:date>2023-06-12T13:13:50Z</dc:date>
  </office:meta>
</office:document-meta>
</file>