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апреля-1530-презентация-как-открыть-бизнес-в-киоске-или-павильоне"/>17 апреля, 15:30 – Презентация «Как открыть бизнес в киоске или павильоне?»<text:bookmark-end text:name="апреля-1530-презентация-как-открыть-бизнес-в-киоске-или-павильоне"/></text:h>
      <text:p text:style-name="First_20_paragraph">16.04.2018</text:p>
      <text:p text:style-name="Text_20_body">17 апреля 2018 года, в 15:30 (регистрация с 15:00), по адресу: ул. Покровка, д. 47, Цифровое деловое пространство, Департамент города Москвы по конкурентной политике в рамках проекта «Биржа торгов» проводит презентацию (Road Show) «Как открыть бизнес в киоске или павильоне?».</text:p>
      <text:p text:style-name="Text_20_body">В ходе презентации представители профильных органов исполнительной власти города Москвы расскажут участникам об условиях и порядке участия в аукционах, а также проведут презентацию объектов, находящихся на торгах, а приглашенные победители торгов по НТО поделятся своим опытом участия в торгах.</text:p>
      <text:p text:style-name="Text_20_body">На мероприятии будут представлены нестационарные торговые объекты на территории города с различным функциональным назначением:</text:p>
      <text:list text:style-name="L1">
        <text:list-item>
          <text:p text:style-name="P1">киоски и павильоны на уличном пространстве;</text:p>
        </text:list-item>
        <text:list-item>
          <text:p text:style-name="P1">в подуличных переходах Московского метрополитена;</text:p>
        </text:list-item>
        <text:list-item>
          <text:p text:style-name="P1">на территории московских парков;</text:p>
        </text:list-item>
        <text:list-item>
          <text:p text:style-name="P1">передвижные НТО и торговые автоматы;</text:p>
        </text:list-item>
        <text:list-item>
          <text:p text:style-name="P1">бахчевые развалы и елочные базары.</text:p>
        </text:list-item>
      </text:list>
      <text:p text:style-name="First_20_paragraph">Подробная информация об объектах, выставленных на торги, размещена на инвестиционном портале Москвы: <text:a xlink:type="simple" xlink:href="http://www.investmoscow.ru/" office:name=""><text:span text:style-name="Definition">www.investmoscow.ru</text:span></text:a>.</text:p>
      <text:p text:style-name="Text_20_body"><text:line-break/></text:p>
      <text:p text:style-name="Text_20_body">Адрес страницы: <text:a xlink:type="simple" xlink:href="http://bogorodskoe.mos.ru/trade-and-services/inform/detail/7267354.html" office:name=""><text:span text:style-name="Definition">http://bogorodskoe.mos.ru/trade-and-services/inform/detail/726735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4:33Z</meta:creation-date>
    <dc:date>2023-08-22T21:54:33Z</dc:date>
  </office:meta>
</office:document-meta>
</file>