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екабря-2018-г.-начинается-заявочная-кампания-для-предпринимателей-инвалидов"/>11 декабря 2018 г. начинается заявочная кампания для предпринимателей-инвалидов<text:bookmark-end text:name="декабря-2018-г.-начинается-заявочная-кампания-для-предпринимателей-инвалидов"/></text:h>
      <text:p text:style-name="First_20_paragraph">14.12.2018</text:p>
      <text:p text:style-name="Text_20_body">Департамент труда и социальной защиты населения города Москвы сообщает о проведении с 11 декабря 2018 г. по 08 февраля 2019 г. заявочной кампании для участия индивидуальных предпринимателей, являющихся инвалидами, и общественных организаций инвалидов в аукционах на право заключения договора на осуществление торговой деятельности (оказание услуг) в нестационарном торговом объекте или договора на размещение нестационарного торгового объекта.</text:p>
      <text:p text:style-name="Text_20_body">В аукционах могут принять участие инвалиды, зарегистрированные в качестве индивидуальных предпринимателей в городе Москве, и общественные организации инвалидов, осуществляющие деятельность в городе Москве.</text:p>
      <text:p text:style-name="Text_20_body">Организатором аукциона является Департамент города Москвы по конкурентной политике.</text:p>
      <text:p text:style-name="Text_20_body"><text:span text:style-name="T1">С одним участником аукционов можфет быть заключен только один договор.</text:span></text:p>
      <text:p text:style-name="Text_20_body">Для участия в указанных аукционах необходимо получить справку о подтверждении соответствия требованиям, предъявляемым к инвалидам, зарегистрированным в качестве индивидуальных предпринимателей в городе Москве, и общественным организациям инвалидов, осуществляющим деятельность в городе Москве в Департаменте труда и социальной защиты населения города Москвы.</text:p>
      <text:p text:style-name="Text_20_body">Порядок выдачи справки утвержден Приказом от 4 июля 2016 г. № 743/21/70-01-83/16 «Об утверждении Порядка выдачи справок о подтверждении соответствия требованиям, предъявляемым к инвалидам, зарегистрированным в качестве индивидуальных предпринимателей, и общественным организациям инвалидов для участия в аукционах» и Приказом от 27 марта 2018 г. № 372/70-01-22/18/8 «О внесении изменения в совместный приказ Департамента труда и социальной защиты населения города Москвы, Департамента торговли и услуг города Москвы и Департамента города Москвы по конкурентной политике от 4 июля 2016 г. №743/21/70-01-83/16».</text:p>
      <text:p text:style-name="Text_20_body">Адресный перечень мест размещения нестационарных торговых объектов будет опубликован Департаментом труда и социальной защиты населения города Москвы после предоставления Департаментом торговли и услуг города Москвы.</text:p>
      <text:p text:style-name="Text_20_body">- <text:a xlink:type="simple" xlink:href="https://ivanovskoe.mos.ru/downloads/%D0%BF%D1%80%D0%B8%D0%BA%D0%B0%D0%B7%20%D0%BE%D1%82%2004%20%D0%B8%D1%8E%D0%BB%D1%8F%202016.pdf" office:name=""><text:span text:style-name="Definition">приказ от 4 июля 2016 г. № 743/21/70-01-83/16 «Об утверждении Порядка выдачи справок о подтверждении соответствия требованиям, предъявляемым к инвалидам, зарегистрированным в качестве индивидуальных предпринимателей, и общественным организациям инвалидов для участия в аукционах»;</text:span></text:a></text:p>
      <text:p text:style-name="Text_20_body">- <text:a xlink:type="simple" xlink:href="https://ivanovskoe.mos.ru/downloads/%D0%9F%D1%80%D0%B8%D0%BA%D0%B0%D0%B7%20%D0%BE%D1%82%2027%20%D0%BC%D0%B0%D1%80%D1%82%D0%B0%202018.pdf" office:name=""><text:span text:style-name="Definition">приказ от 27 марта 2018 г. № 372/70-01-22/18/8 «О внесении изменения в совместный приказ Департамента труда и социальной защиты населения города Москвы, Департамента торговли и услуг города Москвы и Департамента города Москвы по конкурентной политике от 4 июля 2016 г. №743/21/70-01-83/16»;</text:span></text:a></text:p>
      <text:p text:style-name="Text_20_body">- <text:a xlink:type="simple" xlink:href="https://ivanovskoe.mos.ru/downloads/%D1%84%D0%BE%D1%80%D0%BC%D0%B0_%D0%B7%D0%B0%D1%8F%D0%B2%D0%BB%D0%B5%D0%BD%D0%B8%D1%8F_%D0%B4%D0%BB%D1%8F_%D0%98%D0%9F.rtf" office:name=""><text:span text:style-name="Definition">форма заявления для получения Справки инвалидам, зарегистрированным в качестве индивидуальных предпринимателей в городе Москве;</text:span></text:a><text:line-break/></text:p>
      <text:p text:style-name="Text_20_body">- <text:a xlink:type="simple" xlink:href="https://ivanovskoe.mos.ru/downloads/%D1%84%D0%BE%D1%80%D0%BC%D0%B0_%D0%B7%D0%B0%D1%8F%D0%B2%D0%BB%D0%B5%D0%BD%D0%B8%D1%8F_%D0%B4%D0%BB%D1%8F_%D0%9E%D0%9E%20(1).rtf" office:name=""><text:span text:style-name="Definition">форма заявления для получения Справки общественным организациям инвалидов, осуществляющим деятельность в городе Москве.</text:span></text:a><text:line-break/></text:p>
      <text:p text:style-name="Text_20_body"><text:line-break/></text:p>
      <text:p text:style-name="Text_20_body">Подготовлено Департаментом труда и социальной защиты населения города Москвы</text:p>
      <text:p text:style-name="Text_20_body"><text:line-break/></text:p>
      <text:p text:style-name="Text_20_body">Адрес страницы: <text:a xlink:type="simple" xlink:href="http://bogorodskoe.mos.ru/trade-and-services/inform/detail/7767470.html" office:name=""><text:span text:style-name="Definition">http://bogorodskoe.mos.ru/trade-and-services/inform/detail/7767470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21:54:07Z</meta:creation-date>
    <dc:date>2023-08-22T21:54:07Z</dc:date>
  </office:meta>
</office:document-meta>
</file>