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3-по-31-декабря-роспотребнадзор-по-москве-проводит-консультирование-горожан-по-вопросам-качества-и-безопасности-детских-товаров"/>С 3 по 31 декабря – Роспотребнадзор по Москве проводит консультирование горожан по вопросам качества и безопасности детских товаров<text:bookmark-end text:name="с-3-по-31-декабря-роспотребнадзор-по-москве-проводит-консультирование-горожан-по-вопросам-качества-и-безопасности-детских-товаров"/></text:h>
      <text:p text:style-name="First_20_paragraph">17.12.2018</text:p>
      <text:p text:style-name="Text_20_body">С <text:span text:style-name="T1">3 по 31 декабря 2018 года</text:span> Управлением Роспотребнадзора по Москве проводится тематическое консультирование граждан по телефону общественной приемной Управления: <text:span text:style-name="T1">8(495)785-37-41</text:span> и по телефонам <text:span text:style-name="T1">8(495)687-40-57, 8(495)687-63-60</text:span> (по вопросам санитарно-эпидемиологического благополучия).</text:p>
      <text:p text:style-name="Text_20_body">Обращения по телефонам принимаются по рабочим дням с 09.00 до 18.00 (с понедельника по четверг), с 09.00 до 16:45 (по пятницам), обеденный перерыв с 13.00 до 13.45.</text:p>
      <text:p text:style-name="Text_20_body">По всем поступающим вопросам специалистами будут даны разъяснения. Также заявители могут лично обратиться непосредственно в Общественную приемную Управления Роспотребнадзора по Москве для получения консультаций, для оказания помощи в составлении проектов претензий, исковых заявлений, жалоб, обращений на некачественную детскую продукцию по адресу: г. Москва, Графский переулок, д. 4, корп. 2,3,4, 1-й этаж, кабинет № 106, а также  3-й этаж, кабинет № 341.</text:p>
      <text:p text:style-name="Text_20_body">Кроме того, консультирование по вышеизложенным разделам осуществляет отдел консультационных услуг для потребителей ФБУЗ «Центр гигиены и эпидемиологии в городе Москве» по телефонам<text:span text:style-name="T1">: 8(495)687-39-61, 8(495)687-26-31</text:span>, и отдел гигиены детей и подростков по телефону<text:span text:style-name="T1">: 8(495)616-64-59,</text:span> обращения принимаются но рабочим дням с 09:00 до 17:30, обеденный перерыв с 13:00 до 13:30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rade-and-services/inform/detail/7768876.html" office:name=""><text:span text:style-name="Definition">http://bogorodskoe.mos.ru/trade-and-services/inform/detail/776887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23:36:14Z</meta:creation-date>
    <dc:date>2023-06-13T23:36:14Z</dc:date>
  </office:meta>
</office:document-meta>
</file>