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</office:automatic-styles>
  <office:body>
    <office:text>
      <text:h text:style-name="Heading_20_3" text:outline-level="3"><text:bookmark-start text:name="дополнительные-мероприятия-направленные-на-усиление-мер-безопасности-повышение-антитеррористической-защищенности-подведомственных-объектов-с-массовым-пребыванием-людей"/>Дополнительные мероприятия, направленные на усиление мер безопасности, повышение антитеррористической защищенности подведомственных объектов с массовым пребыванием людей<text:bookmark-end text:name="дополнительные-мероприятия-направленные-на-усиление-мер-безопасности-повышение-антитеррористической-защищенности-подведомственных-объектов-с-массовым-пребыванием-людей"/></text:h>
      <text:p text:style-name="First_20_paragraph">21.12.2018</text:p>
      <text:p text:style-name="Text_20_body">В целях проведения дополнительных мероприятий, направленных на усиление мер безопасности, повышение антитеррористической защищенности подведомственных объектов с массовым пребыванием людей в период подготовки и празднования Нового года и Рождества Христова Департамент торговли и услуг города Москвы рекомендует:</text:p>
      <text:list text:style-name="L1">
        <text:list-item>
          <text:p text:style-name="P1">обеспечить взаимодействие с правоохранительными органами иорганами государственной безопасности по вопросам предупреждения ипресечения актов терроризма и своевременное направление информации обугрозах террористического характера;</text:p>
        </text:list-item>
      </text:list>
      <text:p text:style-name="First_20_paragraph">организовать проведение инструктажей, занятий по действиям персонала при обнаружении подозрительных предметов, установлении уровней террористической опасности;</text:p>
      <text:list text:style-name="L2">
        <text:list-item>
          <text:p text:style-name="P2">провести инструктажи об усилении бдительности сотрудниковохранных структур и служб безопасности по выявлению подозрительныхпредметов (оставленных бесхозных сумках и вещах) и действиям при ихобнаружении;</text:p>
        </text:list-item>
        <text:list-item>
          <text:p text:style-name="P2">установить контроль за работоспособностью систем пожарнойсигнализации, видеонаблюдения, громкоговорящей связи, технических средствбезопасности, въездом и выездом па территорию транспорта, качествомоказания охранных услуг;</text:p>
        </text:list-item>
      </text:list>
      <text:p text:style-name="First_20_paragraph">в случае осложнения оперативной обстановки незамедлительно докладывать дежурному в приемной руководителя Департамента торговли и услуг города Москвы по тел. 8(495)694-24-49.</text:p>
      <text:p text:style-name="Text_20_body"><text:line-break/></text:p>
      <text:p text:style-name="Text_20_body">Адрес страницы: <text:a xlink:type="simple" xlink:href="http://bogorodskoe.mos.ru/trade-and-services/inform/detail/7782606.html" office:name=""><text:span text:style-name="Definition">http://bogorodskoe.mos.ru/trade-and-services/inform/detail/778260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4:01Z</meta:creation-date>
    <dc:date>2023-08-22T21:54:01Z</dc:date>
  </office:meta>
</office:document-meta>
</file>