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2019-пройдет-презентация-road-show-цену-назначает-покупатель-новый-формат-продажи-городской-недвижимости"/>13 марта 2019 пройдет презентация (Road Show) «Цену назначает покупатель: новый формат продажи городской недвижимости»<text:bookmark-end text:name="марта-2019-пройдет-презентация-road-show-цену-назначает-покупатель-новый-формат-продажи-городской-недвижимости"/></text:h>
      <text:p text:style-name="First_20_paragraph">13.03.2019</text:p>
      <text:p text:style-name="Text_20_body"><text:span text:style-name="T1">13 марта 2019</text:span> пройдет презентация (Road Show) <text:span text:style-name="T1">«Цену назначает покупатель: новый формат продажи городской недвижимости».</text:span> Организатором мероприятия выступает Департамент города Москвы по конкурентной политике.</text:p>
      <text:p text:style-name="Text_20_body">В рамках презентации будет рассказано <text:span text:style-name="T1">о новом формате реализации городской недвижимости – продаже объектов без объявления цены</text:span>, который предполагает возможность подачи заявок потенциальными покупателями с любыми ценовыми предложения.</text:p>
      <text:p text:style-name="Text_20_body"><text:span text:style-name="T1">Также на мероприятии будут презентованы городские предложения для малого бизнеса, выставленные на торги:</text:span></text:p>
      <text:p text:style-name="Text_20_body">- аренда нежилых помещений для субъектов МСП по начальной ставке 4500 руб. за 1 кв. м/год;</text:p>
      <text:p text:style-name="Text_20_body">- продажа нежилых помещений посредством публичного предложения (с возможностью снижения начальной цены лота до 50%);</text:p>
      <text:p text:style-name="Text_20_body">- реализация прав на размещение и осуществление торговой деятельности в нестационарных торговых объектах.</text:p>
      <text:p text:style-name="Text_20_body">В Road Show примут участие представители профильных подразделений Правительства Москвы и электронных торговых площадок.</text:p>
      <text:p text:style-name="Text_20_body">Презентация состоится <text:span text:style-name="T1">13 марта 2019 года в 15:30</text:span> (регистрация участников с 15:00) по адресу: ул. Покровка, д. 47, Цифровое деловое пространство. Участие бесплатное.</text:p>
      <text:p text:style-name="Text_20_body">Контактное лицо для взаимодействия и осуществления регистрации на мероприятие: Касаткин Евгений Евгеньевич: тел. (495) 957-75-00, доб. 57-125, KasatkinEE@mos.ru.</text:p>
      <text:p text:style-name="Text_20_body">Подробная информация об объектах, выставленных на торги, размещена на портале: <text:a xlink:type="simple" xlink:href="http://www.investmoscow.ru/" office:name=""><text:span text:style-name="Definition">www.investmoscow.ru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7944326.html" office:name=""><text:span text:style-name="Definition">http://bogorodskoe.mos.ru/trade-and-services/inform/detail/794432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52Z</meta:creation-date>
    <dc:date>2023-08-22T21:53:52Z</dc:date>
  </office:meta>
</office:document-meta>
</file>