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с-05.04.2019-в-городе-москве-возобновляется-деятельность-региональных-ярмарок"/>С 05.04.2019 в городе Москве возобновляется деятельность региональных ярмарок<text:bookmark-end text:name="с-05.04.2019-в-городе-москве-возобновляется-деятельность-региональных-ярмарок"/></text:h>
      <text:p text:style-name="First_20_paragraph">26.03.2019</text:p>
      <text:p text:style-name="Text_20_body"/>
      <text:p text:style-name="Text_20_body"><text:span text:style-name="T1">С 05.04.2019 в городе Москве возобновляется деятельность региональных ярмарок</text:span></text:p>
      <text:p text:style-name="Text_20_body"><text:span text:style-name="T1">Адресный перечень «ярмарок выходного дня» на территории Восточного административного округа города Москвы</text:span></text:p>
      <text:p text:style-name="Text_20_body"><text:span text:style-name="T1">на 2019 год</text:span></text:p>
      <text:p text:style-name="Text_20_body"><text:line-break/></text:p>
      <text:p text:style-name="Text_20_body">Адрес страницы: <text:a xlink:type="simple" xlink:href="http://bogorodskoe.mos.ru/trade-and-services/inform/detail/7975540.html" office:name=""><text:span text:style-name="Definition">http://bogorodskoe.mos.ru/trade-and-services/inform/detail/7975540.html</text:span></text:a></text:p>
      <text:p text:style-name="Text_20_body"><text:a xlink:type="simple" xlink:href="http://bogorodskoe.mos.ru" office:name=""><text:span text:style-name="Definition">Управа района Богородск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8-22T21:53:49Z</meta:creation-date>
    <dc:date>2023-08-22T21:53:49Z</dc:date>
  </office:meta>
</office:document-meta>
</file>