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профилактики-новой-коронавирусной-инфекции"/>Правила профилактики новой коронавирусной инфекции<text:bookmark-end text:name="правила-профилактики-новой-коронавирусной-инфекции"/></text:h>
      <text:p text:style-name="First_20_paragraph">13.03.2020</text:p>
      <text:p text:style-name="Text_20_body"><text:line-break/></text:p>
      <text:p text:style-name="Text_20_body">Адрес страницы: <text:a xlink:type="simple" xlink:href="http://bogorodskoe.mos.ru/trade-and-services/inform/detail/8757201.html" office:name=""><text:span text:style-name="Definition">http://bogorodskoe.mos.ru/trade-and-services/inform/detail/875720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0:51:32Z</meta:creation-date>
    <dc:date>2023-06-20T10:51:32Z</dc:date>
  </office:meta>
</office:document-meta>
</file>