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65535*"/>
    </style:style>
  </office:automatic-styles>
  <office:body>
    <office:text>
      <text:h text:style-name="Heading_20_3" text:outline-level="3"><text:bookmark-start text:name="горячая-линия-по-вопросам-качества-и-безопасности-плодоовощной-продукции-и-срокам-годности."/>Горячая линия по вопросам качества и безопасности плодоовощной продукции и срокам годности.<text:bookmark-end text:name="горячая-линия-по-вопросам-качества-и-безопасности-плодоовощной-продукции-и-срокам-годности."/></text:h>
      <text:p text:style-name="First_20_paragraph">04.08.2020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<text:span text:style-name="T1">В период с 29 июля 2020г. по 08 августа 2020г.</text:span> в Территориальном отделе организована <text:span text:style-name="T1">«тематическая» горячая линия </text:span><text:span text:style-name="T2">по вопросам качества и безопасности плодоовощной продукции и срокам годности</text:span><text:span text:style-name="T1">.</text:span></text:p>
            <text:p text:style-name="Table_20_Contents">Специалистами Территориального отдела Управления Роспотребнадзора по г. Москве в ВАО г. Москвы будут даны консультации по вопросам качества и безопасности хлебобулочных изделий, кондитерской и иной пищевой продукции, срокам годности, в том числе:</text:p>
            <text:p text:style-name="Table_20_Contents">-требования к качеству и безопасности плодоовощной продукции, срокам годности в соответствии с нормативными правовыми актами РФ;</text:p>
            <text:p text:style-name="Table_20_Contents">-требования к маркировке плодоовощной продукции;</text:p>
            <text:p text:style-name="Table_20_Contents">-правильного питания населения (количество и разнообразие потребляемой плодоовощной продукции</text:p>
            <text:p text:style-name="Table_20_Contents">-правил реализации плодоовощной продукции,в т.ч. бахчевых</text:p>
            <text:p text:style-name="Table_20_Contents">-правильного выбора пищевой, в том числе плодоовощной продукции в торговой сети;</text:p>
            <text:p text:style-name="Table_20_Contents">-информирования потребителей об адресах и других контактах, куда необходимо обращаться, как оформить обращение в случае приобретения некачественного и потенциально опасного продукта;</text:p>
            <text:p text:style-name="Table_20_Contents">-получения информации для потребителей в открытом доступе на портале (online-ресурс ГИС ЗИП) на сайте <text:a xlink:type="simple" xlink:href="http://zpp.rospotrebnadzor.ru/" office:name=""><text:span text:style-name="Definition">http://zpp.rospotrebnadzor.ru/</text:span></text:a> о выявленной фальсифицированной, небезопасной пищевой продукции, в т.ч. плодоовощной продукции, не соответствующей требованиям технических регламентов;<text:line-break/>-оформления претензий в адрес продавцов- соблюдение предварительного претензионного порядка обращения потребителя с соответствующими требованиями к хозяйствующем субъекту (юридическому лицу, индивидуальному предпринимателю) по нарушениям законодательства в сфере защиты прав потребителей, вопросам: нарушения сроков годности, приобретения некачественных продуктов питания, отсутствия ценников, обман потребителей (несоответствия цен на ценниках ценам, пробиваемым на кассе), некачественное оказание услуг и т.п.</text:p>
            <text:p text:style-name="Table_20_Contents"><text:span text:style-name="T1">Интересующие вопросы потребители, граждане могут задать по телефонам «горячей» линии:</text:span><text:line-break/><text:span text:style-name="T1">-отдел надзора в сфере защиты прав потребителей: 8 (495)368-20-80, 8 (495)368-44-72</text:span><text:line-break/><text:span text:style-name="T1">-отдел надзора за питанием населения: 8 (495)368-45-84, 8 (495)368-85-88</text:span></text:p>
            <text:p text:style-name="Table_20_Contents">Также <text:span text:style-name="T1">потребители, граждане могут направить обращения (жалобы)</text:span> в адрес Территориального отдела Управления Роспотребнадзора по г. Москве в ВАО г. Москвы посредством: электронного документа через форму «Прием обращений граждан» на сайте Управления Роспотребнадзора по г. Москве <text:a xlink:type="simple" xlink:href="http://77.rospotrebnadzor.ru" office:name=""><text:span text:style-name="Definition">http://77.rospotrebnadzor.ru</text:span></text:a>; ВАО г. Москвы: 111141, г. Москва, 2-я Владимирская, д. 46, корп. 2.</text:p>
          </table:table-cell>
        </table:table-row>
      </table:table>
      <text:p text:style-name="First_20_paragraph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rade-and-services/inform/detail/9100641.html" office:name=""><text:span text:style-name="Definition">http://bogorodskoe.mos.ru/trade-and-services/inform/detail/910064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3:24Z</meta:creation-date>
    <dc:date>2023-08-22T21:53:24Z</dc:date>
  </office:meta>
</office:document-meta>
</file>