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на-тему-комплексный-подход-в-организации-доступной-среды-на-объекте-социальной-инфраструктуры-от-эффективного-общения-до-оценки-объекта"/>Мастер-класс на тему «Комплексный подход в организации доступной среды на объекте социальной инфраструктуры: от эффективного общения до оценки объекта»<text:bookmark-end text:name="мастер-класс-на-тему-комплексный-подход-в-организации-доступной-среды-на-объекте-социальной-инфраструктуры-от-эффективного-общения-до-оценки-объекта"/></text:h>
      <text:p text:style-name="First_20_paragraph">16.10.2020</text:p>
      <text:p text:style-name="Text_20_body"><text:span text:style-name="T1">16 октября 2020 года</text:span> в городе Москве пройдет обучающее мероприятие (далее - мастер-класс) на тему «Комплексный подход в организации доступной среды на объекте социальной инфраструктуры: от эффективного общения до оценки объекта». В рамках мастер-класса планируется выступление четырех спикеров федеральных экспертов.</text:p>
      <text:p text:style-name="Text_20_body">В рамках данного проекта <text:span text:style-name="T1">16 октября 2020 года</text:span> в городе Москве пройдет обучающее мероприятие (далее - мастер-класс) на тему «Комплексный подход в организации доступной среды на объекте социальной инфраструктуры: от эффективного общения до оценки объекта». В рамках мастер-класса планируется выступление четырех спикеров федеральных экспертов (Программа прилагается в Приложении 1).</text:p>
      <text:p text:style-name="Text_20_body">Целевая аудитория мастер-классов - представители предприятий потребительского рынка, общественного питания и бытового обслуживания, представители объектов социальной инфраструктуры и сферы услуг в целом, волонтеры и представители волонтерских организаций, учащиеся вузов и научно-педагогические работники, представители сферы образования и медицинских услуг, представители региональных органов исполнительной власти, представители муниципальной органов исполнительной власти, а также любой житель города, приглашенный с участием муниципальных органов исполнительной власти и местных СМИ.</text:p>
      <text:p text:style-name="Text_20_body">Все участники проекта получат сертификаты о прохождении курса от Академии доступной среды, а кураторы от организаций, пригласившие участников, получат от организаторов бесплатный доступ к обучающему контенту Информационного портала Академия доступной среды на период реализации проекта.</text:p>
      <text:p text:style-name="Text_20_body">Просим Вас пригласить профильные организации к бесплатному участию и рассмотреть возможность информационной и организационной поддержки, а именно:</text:p>
      <text:p text:style-name="Text_20_body"><text:bookmark text:name="bookmark3"/> - включение Академии Доступной среды Онлайн в программу мероприятий общеобразовательных и социальных учреждений региона, информирование предприятий сферы услуг, объектов спорта и культуры, органов исполнительной власти с целью участия в мастер-классе представителей целевых групп в регионе <text:span text:style-name="T1">16 октября 2020 года в 11:00</text:span> по московскому времени в очном формате по адресу: Еврейский музей и центр толерантности: ул. Образцова 11;</text:p>
      <text:p text:style-name="Text_20_body"><text:bookmark text:name="bookmark4"/> - содействие в организации и проведении региональной пригласительной кампании и приглашение к участию целевой аудитории проекта;</text:p>
      <text:p text:style-name="Text_20_body"><text:bookmark text:name="bookmark5"/> - информационная поддержка СМИ области и г. Москва и пресс-службы Правительства Москвы, а также на информационных ресурсах участников;</text:p>
      <text:p text:style-name="Text_20_body"><text:bookmark text:name="bookmark6"/> - назначение куратора проекта Академия Доступной среды Онлайн от Москвы для взаимодействия с организаторами проекта - АПО ДПО «Центр обучения профессионалов здравоохранения» (менеджер проекта - Наталья Беляева, 8 951 542 35 57, <text:a xlink:type="simple" xlink:href="mailto:nataliyabelyaeva2010@yandex.ru" office:name=""><text:span text:style-name="Definition">nataliyabelyaeva2010@yandex.ru</text:span></text:a><text:span text:style-name="T2">)</text:span>; Курирующей структуре предоставим бесплатный доступ на Информационный портал Академия доступной среды для целей подготовки и обучения</text:p>
      <text:p text:style-name="Text_20_body">сотрудников основам взаимодействия с людьми с инвалидностью;</text:p>
      <text:p text:style-name="Text_20_body">- привлечение добровольческих движений к проведению акции и администрированию мероприятий проекта в день проведения.</text:p>
      <text:p text:style-name="Text_20_body">Реализация подобных проектов позволит повысить значения показателей доступности для инвалидов объектов услуг в рамках исполнения субъектами РФ Плана мероприятий «дорожной карты» по повышению значений показателей доступности для инвалидов объектов и услуг в сфере торговли и общественного питания, а также - в иных сферах оказания услуг населению.</text:p>
      <text:p text:style-name="Text_20_body"><text:line-break/></text:p>
      <text:p text:style-name="Text_20_body">Адрес страницы: <text:a xlink:type="simple" xlink:href="http://bogorodskoe.mos.ru/trade-and-services/inform/detail/9328055.html" office:name=""><text:span text:style-name="Definition">http://bogorodskoe.mos.ru/trade-and-services/inform/detail/932805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3:20Z</meta:creation-date>
    <dc:date>2023-08-22T21:53:20Z</dc:date>
  </office:meta>
</office:document-meta>
</file>