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weight="bold" style:font-weight-asian="bold" style:font-weight-complex="bold" style:text-underline-color="font-color" style:text-underline-style="solid" style:text-underline-width="auto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тематическая-горячая-линия-по-вопросам-качества-и-безопасности-молочной-продукции-и-срокам-годности"/>«Тематическая» горячая линия по вопросам качества и безопасности молочной продукции и срокам годности<text:bookmark-end text:name="тематическая-горячая-линия-по-вопросам-качества-и-безопасности-молочной-продукции-и-срокам-годности"/></text:h>
      <text:p text:style-name="First_20_paragraph">26.01.2021</text:p>
      <text:p text:style-name="Text_20_body"> Территориальным отделом Управления Федеральной службы по надзору в сфере защиты прав потребителей и благополучия человека по г. Москве (Роспотребнадзор) в ВАО г. Москвы <text:span text:style-name="T1">в период с 25 января 2021г. по 05 февраля 2021г.</text:span> организована работа <text:span text:style-name="T1">«тематической» горячей линии </text:span><text:span text:style-name="T2">по вопросам качества и безопасности молочной продукции и срокам годности</text:span><text:span text:style-name="T1">.</text:span></text:p>
      <text:p text:style-name="Text_20_body">Специалистами Территориального отдела Управления Роспотребнадзора по г. Москве в ВАО" г. Москвы будут <text:span text:style-name="T1">даны консультации по вопросам</text:span> качества и безопасности молочной продукции и иной пищевой продукции, срокам годности, в том числе:</text:p>
      <text:p text:style-name="Text_20_body"><text:bookmark text:name="bookmark0"/> -требования к качеству и безопасности молочной продукции и срокам годности в соответствии с нормативными правовыми актами РФ;</text:p>
      <text:p text:style-name="Text_20_body"><text:bookmark text:name="bookmark1"/> - требования к маркировке молочной продукции;</text:p>
      <text:p text:style-name="Text_20_body"><text:bookmark text:name="bookmark2"/> - правильного выбора пищевых, в том числе молочных продуктов в торговой сети;</text:p>
      <text:p text:style-name="Text_20_body"><text:bookmark text:name="bookmark3"/> - здорового питания населения;</text:p>
      <text:p text:style-name="Text_20_body">-информирования потребителей об адресах и др. контактах, куда необходимо обращаться, как оформить обращение, в случае приобретения некачественного и потенциально опасного продукта;</text:p>
      <text:p text:style-name="Text_20_body">-получения информации для потребителей в открытом доступе на портале (online-ресурс ГИС ЗПП) на сайте <text:a xlink:type="simple" xlink:href="http://zpp.rospotrebnadzor.ru/" office:name=""><text:span text:style-name="Definition">http://zpp.rospotrebnadzor.ru/</text:span></text:a> о выявленной фальсификацированной, небезопасной пищевой, в т.ч. молочной продукции;</text:p>
      <text:p text:style-name="Text_20_body">-оформления претензий в адрес продавцов- соблюдение предварительного претензионного порядка обращения потребителя с соответствующими требованиями к хозяйствующем субъекту (юридическому лицу, индивидуальному предпринимателю), где выявлена в реализации пищевая продукция неудовлетворительного качества, с истекшим сроком годности, по нарушениям</text:p>
      <text:p text:style-name="Text_20_body">законодательства в сфере защиты прав потребителей: отсутствия ценников, обман потребителей</text:p>
      <text:p text:style-name="Text_20_body">(несоответствия цен на ценниках ценам, пробиваемым На кассе), некачественное оказание услуг.</text:p>
      <text:p text:style-name="Text_20_body"><text:span text:style-name="T1">Интересующие вопросы потребители, граждане могут задать по телефонам «горячей» линии</text:span></text:p>
      <text:p text:style-name="Text_20_body"/>
      <text:p text:style-name="Text_20_body"><text:span text:style-name="T1">-единый (общий) телефон для переключения на другие отделы: 8 (495)368-20-05</text:span></text:p>
      <text:p text:style-name="Text_20_body"><text:span text:style-name="T1">-отдел надзора в сфере защиты прав потребителей: 8 (495)368-20-80,8 (495)368-44-72</text:span></text:p>
      <text:p text:style-name="Text_20_body"><text:span text:style-name="T1">-отдел надзора за питанием населения: 8 (495)368-45-84,8 (495)368-85-88</text:span></text:p>
      <text:p text:style-name="Text_20_body">Также <text:span text:style-name="T1">потребители, граждане могут</text:span> направить обращения (жалобы) в адрес Территориального</text:p>
      <text:p text:style-name="Text_20_body">отдела Управления Роспотребнадзора по г. Москве в ВАО г. Москвы посредством:</text:p>
      <text:p text:style-name="Text_20_body">• электронного документа через форму «Прием обращений граждан» на сайте</text:p>
      <text:p text:style-name="Text_20_body">Управления Роспотребнадзора по г. Москве <text:a xlink:type="simple" xlink:href="http://77.rospotrebnadzor.ru" office:name=""><text:span text:style-name="Definition">http://77.rospotrebnadzor.ru</text:span></text:a>;</text:p>
      <text:p text:style-name="Text_20_body">• письма на почтовый адрес Территориального отдела Управления Роспотребнадзора по г. Москве в ВАО г. Москвы: 111141, г. Москва, 2-я Владимирская, д. 46, корп. 2.</text:p>
      <text:p text:style-name="Text_20_body"><text:line-break/></text:p>
      <text:p text:style-name="Text_20_body">Адрес страницы: <text:a xlink:type="simple" xlink:href="http://bogorodskoe.mos.ru/trade-and-services/inform/detail/9664739.html" office:name=""><text:span text:style-name="Definition">http://bogorodskoe.mos.ru/trade-and-services/inform/detail/9664739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2T21:53:17Z</meta:creation-date>
    <dc:date>2023-08-22T21:53:17Z</dc:date>
  </office:meta>
</office:document-meta>
</file>