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утверждении-правил-маркировки-обувных-товаров-средствами-идентификации"/>Об утверждении Правил маркировки обувных товаров средствами идентификации<text:bookmark-end text:name="об-утверждении-правил-маркировки-обувных-товаров-средствами-идентификации"/></text:h>
      <text:p text:style-name="First_20_paragraph">05.05.2021</text:p>
      <text:p text:style-name="Text_20_body">В соответствии с постановлением Правительства Российской Федерации от 5 июля 2019 г. № 860 «Об утверждении Правил маркировки обувных товаров средствами идентификации и особенностях внедрения государственной информационной системы мониторинга за оборотом товаров, подлежащих обязательной маркировке средствами идентификации, в отношении обувных товаров» (далее - Правила) 1 июля 2020 г. введен запрет на оборот немаркированных средствами идентификации обувных товаров.</text:p>
      <text:p text:style-name="Text_20_body">Вместе с тем, 22 апреля 2021 г. вступает в силу постановление Правительства Российской Федерации от 8 апреля 2021 г. № 560 «О внесении изменений в постановление Правительства Российской Федерации от 5 июля 2019 г. № 860», согласно которому участники оборота обувных товаров вправе осуществлять хранение, транспортировку и маркировку средствами идентификации в целях последующей реализации находившихся у них во владении, и (или) пользовании, и (или) распоряжении обувных товаров по состоянию на 1 июля 2020 г. (остатков обувных товаров), до 1 июня 2021 г. и вводить их в оборот не позднее 15 июня 2021 г.</text:p>
      <text:p text:style-name="Text_20_body">Необходимо отметить, что маркировка обувных товаров (остатков обувных товаров) в дополнительный период может осуществляться только в случае регистрации товаров в соответствии с подпунктом «а» пункта 34 Правил.</text:p>
      <text:p text:style-name="Text_20_body"><text:line-break/></text:p>
      <text:p text:style-name="Text_20_body">Адрес страницы: <text:a xlink:type="simple" xlink:href="http://bogorodskoe.mos.ru/trade-and-services/inform/detail/9924932.html" office:name=""><text:span text:style-name="Definition">http://bogorodskoe.mos.ru/trade-and-services/inform/detail/992493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2:59Z</meta:creation-date>
    <dc:date>2023-08-22T21:52:59Z</dc:date>
  </office:meta>
</office:document-meta>
</file>